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41C000002E870E3D325.png" manifest:media-type="image/png"/>
  <manifest:file-entry manifest:full-path="Pictures/100000000000009600000096CD39ADC4.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Verdana" svg:font-family="Verdana" style:font-family-generic="swiss" style:font-pitch="variable"/>
  </office:font-face-decls>
  <office:automatic-styles>
    <style:style style:name="Tabella1" style:family="table">
      <style:table-properties style:width="7.3764in" table:align="margins"/>
    </style:style>
    <style:style style:name="Tabella1.A" style:family="table-column">
      <style:table-column-properties style:column-width="1.9729in" style:rel-column-width="17527*"/>
    </style:style>
    <style:style style:name="Tabella1.B" style:family="table-column">
      <style:table-column-properties style:column-width="1.8681in" style:rel-column-width="16594*"/>
    </style:style>
    <style:style style:name="Tabella1.C" style:family="table-column">
      <style:table-column-properties style:column-width="1.2576in" style:rel-column-width="11172*"/>
    </style:style>
    <style:style style:name="Tabella1.D" style:family="table-column">
      <style:table-column-properties style:column-width="1.0653in" style:rel-column-width="9463*"/>
    </style:style>
    <style:style style:name="Tabella1.E" style:family="table-column">
      <style:table-column-properties style:column-width="1.2132in" style:rel-column-width="10779*"/>
    </style:style>
    <style:style style:name="Tabella1.A1" style:family="table-cell">
      <style:table-cell-properties fo:padding="0.0382in" fo:border-left="0.5pt solid #000000" fo:border-right="none" fo:border-top="0.5pt solid #000000" fo:border-bottom="0.5pt solid #000000"/>
    </style:style>
    <style:style style:name="Tabella1.E1" style:family="table-cell">
      <style:table-cell-properties fo:padding="0.0382in" fo:border="0.5pt solid #000000"/>
    </style:style>
    <style:style style:name="Tabella1.A2" style:family="table-cell">
      <style:table-cell-properties fo:padding="0.0382in" fo:border-left="0.5pt solid #000000" fo:border-right="none" fo:border-top="none" fo:border-bottom="0.5pt solid #000000"/>
    </style:style>
    <style:style style:name="Tabella1.E2" style:family="table-cell">
      <style:table-cell-properties fo:padding="0.0382in" fo:border-left="0.5pt solid #000000" fo:border-right="0.5pt solid #000000" fo:border-top="none" fo:border-bottom="0.5pt solid #000000"/>
    </style:style>
    <style:style style:name="Tabella2" style:family="table">
      <style:table-properties style:width="6.2271in" fo:margin-left="0.0354in" table:align="left"/>
    </style:style>
    <style:style style:name="Tabella2.A" style:family="table-column">
      <style:table-column-properties style:column-width="1.5396in"/>
    </style:style>
    <style:style style:name="Tabella2.B" style:family="table-column">
      <style:table-column-properties style:column-width="1.3132in"/>
    </style:style>
    <style:style style:name="Tabella2.C" style:family="table-column">
      <style:table-column-properties style:column-width="0.9375in"/>
    </style:style>
    <style:style style:name="Tabella2.D" style:family="table-column">
      <style:table-column-properties style:column-width="1.1229in"/>
    </style:style>
    <style:style style:name="Tabella2.E" style:family="table-column">
      <style:table-column-properties style:column-width="0.5674in"/>
    </style:style>
    <style:style style:name="Tabella2.F" style:family="table-column">
      <style:table-column-properties style:column-width="0.7465in"/>
    </style:style>
    <style:style style:name="Tabella2.A1" style:family="table-cell">
      <style:table-cell-properties fo:padding="0.0382in" fo:border-left="0.5pt solid #000000" fo:border-right="none" fo:border-top="0.5pt solid #000000" fo:border-bottom="0.5pt solid #000000"/>
    </style:style>
    <style:style style:name="Tabella2.F1" style:family="table-cell">
      <style:table-cell-properties fo:padding="0.0382in" fo:border="0.5pt solid #000000"/>
    </style:style>
    <style:style style:name="Tabella2.A2" style:family="table-cell">
      <style:table-cell-properties fo:padding="0.0382in" fo:border-left="0.5pt solid #000000" fo:border-right="none" fo:border-top="none" fo:border-bottom="0.5pt solid #000000"/>
    </style:style>
    <style:style style:name="Tabella2.F2" style:family="table-cell">
      <style:table-cell-properties fo:padding="0.0382in" fo:border-left="0.5pt solid #000000" fo:border-right="0.5pt solid #000000" fo:border-top="none" fo:border-bottom="0.5pt solid #000000"/>
    </style:style>
    <style:style style:name="Tabella2.9" style:family="table-row">
      <style:table-row-properties style:min-row-height="0.3618in"/>
    </style:style>
    <style:style style:name="P1" style:family="paragraph" style:parent-style-name="Standard">
      <style:paragraph-properties fo:text-align="center" style:justify-single-word="false"/>
      <style:text-properties style:font-name="Verdana" fo:font-size="20pt" fo:font-weight="bold" style:font-size-asian="20pt" style:font-weight-asian="bold" style:font-size-complex="20pt" style:font-weight-complex="bold"/>
    </style:style>
    <style:style style:name="P2" style:family="paragraph" style:parent-style-name="Standard">
      <style:text-properties style:font-name="Verdana" fo:font-size="12pt" style:font-size-asian="12pt" style:font-size-complex="12pt"/>
    </style:style>
    <style:style style:name="P3" style:family="paragraph" style:parent-style-name="Standard">
      <style:text-properties style:font-name="Verdana" fo:font-size="11pt" fo:font-weight="bold" style:font-size-asian="11pt" style:font-weight-asian="bold" style:font-size-complex="11pt" style:font-weight-complex="bold"/>
    </style:style>
    <style:style style:name="P4" style:family="paragraph" style:parent-style-name="Standard">
      <style:text-properties style:font-name="Verdana" fo:font-size="11pt" fo:font-style="italic" style:font-size-asian="11pt" style:font-style-asian="italic" style:font-size-complex="11pt" style:font-style-complex="italic"/>
    </style:style>
    <style:style style:name="P5" style:family="paragraph" style:parent-style-name="Standard">
      <style:text-properties style:font-name="Verdana" fo:font-size="11pt" style:font-size-asian="11pt" style:font-size-complex="11pt"/>
    </style:style>
    <style:style style:name="P6" style:family="paragraph" style:parent-style-name="Standard">
      <style:text-properties style:font-name="Verdana" fo:font-size="11pt" fo:font-style="italic" officeooo:paragraph-rsid="000721a0" style:font-size-asian="11pt" style:font-style-asian="italic" style:font-size-complex="11pt" style:font-style-complex="italic"/>
    </style:style>
    <style:style style:name="P7" style:family="paragraph" style:parent-style-name="Standard">
      <style:text-properties style:font-name="Verdana" fo:font-size="11pt" officeooo:paragraph-rsid="000721a0" style:font-size-asian="11pt" style:font-size-complex="11pt"/>
    </style:style>
    <style:style style:name="P8" style:family="paragraph" style:parent-style-name="Standard">
      <style:text-properties style:font-name="Verdana" fo:font-size="11pt" fo:font-style="normal" fo:font-weight="bold" style:font-size-asian="11pt" style:font-style-asian="normal" style:font-weight-asian="bold" style:font-size-complex="11pt" style:font-style-complex="normal" style:font-weight-complex="bold"/>
    </style:style>
    <style:style style:name="P9" style:family="paragraph" style:parent-style-name="Standard">
      <style:text-properties style:font-name="Verdana" fo:font-size="11pt" officeooo:paragraph-rsid="00045842" style:font-size-asian="11pt" style:font-size-complex="11pt"/>
    </style:style>
    <style:style style:name="P10" style:family="paragraph" style:parent-style-name="Standard">
      <style:text-properties style:font-name="Verdana" fo:font-size="11pt" officeooo:paragraph-rsid="00171487" style:font-size-asian="11pt" style:font-size-complex="11pt"/>
    </style:style>
    <style:style style:name="P11" style:family="paragraph" style:parent-style-name="Standard">
      <style:paragraph-properties>
        <style:tab-stops>
          <style:tab-stop style:position="7.3764in"/>
        </style:tab-stops>
      </style:paragraph-properties>
      <style:text-properties style:font-name="Verdana" fo:font-size="11pt" fo:font-style="italic" officeooo:paragraph-rsid="00045842" style:font-size-asian="11pt" style:font-style-asian="italic" style:font-size-complex="11pt" style:font-style-complex="italic"/>
    </style:style>
    <style:style style:name="P12" style:family="paragraph" style:parent-style-name="Standard">
      <style:text-properties style:font-name="Verdana" fo:font-size="11pt" fo:font-style="italic" officeooo:paragraph-rsid="00045842" style:font-size-asian="11pt" style:font-style-asian="italic" style:font-size-complex="11pt" style:font-style-complex="italic"/>
    </style:style>
    <style:style style:name="P13" style:family="paragraph" style:parent-style-name="Standard">
      <style:text-properties style:font-name="Verdana" fo:font-size="11pt" officeooo:paragraph-rsid="0007671b" style:font-size-asian="11pt" style:font-size-complex="11pt"/>
    </style:style>
    <style:style style:name="P14" style:family="paragraph" style:parent-style-name="Standard">
      <style:text-properties style:font-name="Verdana" fo:font-size="11pt" fo:font-weight="bold" officeooo:paragraph-rsid="00045842" style:font-size-asian="11pt" style:font-weight-asian="bold" style:font-size-complex="11pt" style:font-weight-complex="bold"/>
    </style:style>
    <style:style style:name="P15" style:family="paragraph" style:parent-style-name="Standard">
      <style:text-properties style:font-name="Verdana" fo:font-size="11pt" officeooo:paragraph-rsid="000f028c" style:font-size-asian="11pt" style:font-size-complex="11pt"/>
    </style:style>
    <style:style style:name="P16" style:family="paragraph" style:parent-style-name="Standard">
      <style:text-properties style:font-name="Verdana" fo:font-size="11pt" officeooo:paragraph-rsid="0007d05c" style:font-size-asian="11pt" style:font-size-complex="11pt"/>
    </style:style>
    <style:style style:name="P17" style:family="paragraph" style:parent-style-name="Standard">
      <style:text-properties style:font-name="Verdana" fo:font-size="11pt" fo:font-style="italic" fo:font-weight="bold" officeooo:paragraph-rsid="00171487" style:font-size-asian="11pt" style:font-style-asian="italic" style:font-weight-asian="bold" style:font-size-complex="11pt" style:font-style-complex="italic" style:font-weight-complex="bold"/>
    </style:style>
    <style:style style:name="P18" style:family="paragraph" style:parent-style-name="Standard">
      <style:paragraph-properties fo:break-before="page"/>
      <style:text-properties style:font-name="Verdana" fo:font-size="11pt" officeooo:paragraph-rsid="00171487" style:font-size-asian="11pt" style:font-size-complex="11pt"/>
    </style:style>
    <style:style style:name="P19" style:family="paragraph" style:parent-style-name="Standard">
      <style:paragraph-properties fo:text-align="center" style:justify-single-word="false"/>
      <style:text-properties style:font-name="Verdana" fo:font-size="8pt" officeooo:rsid="0007d05c" officeooo:paragraph-rsid="0007d05c" style:font-size-asian="8pt" style:font-size-complex="8pt"/>
    </style:style>
    <style:style style:name="P20" style:family="paragraph" style:parent-style-name="Standard">
      <style:paragraph-properties fo:text-align="center" style:justify-single-word="false"/>
      <style:text-properties style:font-name="Verdana" fo:font-size="8pt" officeooo:rsid="0007d05c" officeooo:paragraph-rsid="00045842" style:font-size-asian="8pt" style:font-size-complex="8pt"/>
    </style:style>
    <style:style style:name="P21" style:family="paragraph" style:parent-style-name="Standard">
      <style:paragraph-properties fo:text-align="center" style:justify-single-word="false"/>
      <style:text-properties style:font-name="Verdana" fo:font-size="8pt" officeooo:paragraph-rsid="0005ba54" style:font-size-asian="8pt" style:font-size-complex="8pt"/>
    </style:style>
    <style:style style:name="P22" style:family="paragraph" style:parent-style-name="Table_20_Contents">
      <style:paragraph-properties fo:text-align="center" style:justify-single-word="false"/>
      <style:text-properties style:font-name="Verdana" fo:font-size="8pt" style:font-size-asian="8pt" style:font-size-complex="8pt"/>
    </style:style>
    <style:style style:name="P23" style:family="paragraph" style:parent-style-name="Table_20_Contents">
      <style:paragraph-properties fo:text-align="center" style:justify-single-word="false"/>
      <style:text-properties style:font-name="Verdana" fo:font-size="8pt" officeooo:rsid="0005ba54" officeooo:paragraph-rsid="0005ba54" style:font-size-asian="8pt" style:font-size-complex="8pt"/>
    </style:style>
    <style:style style:name="P24" style:family="paragraph" style:parent-style-name="Standard">
      <style:text-properties style:font-name="Verdana" fo:font-size="8pt" officeooo:paragraph-rsid="0005ba54" style:font-size-asian="8pt" style:font-size-complex="8pt"/>
    </style:style>
    <style:style style:name="P25" style:family="paragraph" style:parent-style-name="Table_20_Contents">
      <style:text-properties style:font-name="Verdana" fo:font-size="8pt" style:font-size-asian="8pt" style:font-size-complex="8pt"/>
    </style:style>
    <style:style style:name="P26" style:family="paragraph" style:parent-style-name="Standard">
      <style:text-properties style:font-name="Verdana" fo:font-size="11pt" fo:font-style="italic" fo:font-weight="bold" officeooo:paragraph-rsid="000fb5a1" style:font-size-asian="11pt" style:font-style-asian="italic" style:font-weight-asian="bold" style:font-size-complex="11pt" style:font-style-complex="italic" style:font-weight-complex="bold"/>
    </style:style>
    <style:style style:name="P27" style:family="paragraph" style:parent-style-name="Standard">
      <style:text-properties style:font-name="Verdana" fo:font-size="11pt" officeooo:paragraph-rsid="000fb5a1" style:font-size-asian="11pt" style:font-size-complex="11pt"/>
    </style:style>
    <style:style style:name="P28" style:family="paragraph" style:parent-style-name="Standard">
      <style:paragraph-properties fo:text-align="center" style:justify-single-word="false"/>
      <style:text-properties style:font-name="Verdana" fo:font-size="8pt" officeooo:rsid="0007d05c" officeooo:paragraph-rsid="0007f123" style:font-size-asian="8pt" style:font-size-complex="8pt"/>
    </style:style>
    <style:style style:name="P29" style:family="paragraph" style:parent-style-name="Standard">
      <style:paragraph-properties fo:text-align="center" style:justify-single-word="false"/>
      <style:text-properties style:font-name="Verdana" fo:font-size="8pt" officeooo:rsid="000b26e8" officeooo:paragraph-rsid="000b26e8" style:font-size-asian="8pt" style:font-size-complex="8pt"/>
    </style:style>
    <style:style style:name="P30" style:family="paragraph" style:parent-style-name="Standard">
      <style:paragraph-properties fo:text-align="center" style:justify-single-word="false"/>
      <style:text-properties style:font-name="Verdana" fo:font-size="8pt" officeooo:rsid="0009749f" officeooo:paragraph-rsid="0009749f" style:font-size-asian="8pt" style:font-size-complex="8pt"/>
    </style:style>
    <style:style style:name="P31" style:family="paragraph" style:parent-style-name="Standard">
      <style:paragraph-properties fo:text-align="center" style:justify-single-word="false"/>
      <style:text-properties style:font-name="Verdana" fo:font-size="8pt" officeooo:paragraph-rsid="0007f123" style:font-size-asian="8pt" style:font-size-complex="8pt"/>
    </style:style>
    <style:style style:name="P32" style:family="paragraph" style:parent-style-name="Table_20_Contents">
      <style:paragraph-properties fo:text-align="center" style:justify-single-word="false"/>
      <style:text-properties style:font-name="Verdana" fo:font-size="8pt" officeooo:rsid="0009749f" officeooo:paragraph-rsid="0009749f" style:font-size-asian="8pt" style:font-size-complex="8pt"/>
    </style:style>
    <style:style style:name="P33" style:family="paragraph" style:parent-style-name="Table_20_Contents">
      <style:paragraph-properties fo:text-align="center" style:justify-single-word="false"/>
      <style:text-properties style:font-name="Verdana" fo:font-size="8pt" officeooo:paragraph-rsid="0007f123" style:font-size-asian="8pt" style:font-size-complex="8pt"/>
    </style:style>
    <style:style style:name="P34" style:family="paragraph" style:parent-style-name="Standard">
      <style:paragraph-properties fo:text-align="center" style:justify-single-word="false"/>
      <style:text-properties style:font-name="Verdana" fo:font-size="8pt" officeooo:rsid="0009749f" officeooo:paragraph-rsid="000b26e8" style:font-size-asian="8pt" style:font-size-complex="8pt"/>
    </style:style>
    <style:style style:name="P35" style:family="paragraph" style:parent-style-name="Standard">
      <style:text-properties style:font-name="Verdana" fo:font-size="11pt" officeooo:paragraph-rsid="001cea42" style:font-size-asian="11pt" style:font-size-complex="11pt"/>
    </style:style>
    <style:style style:name="P36" style:family="paragraph" style:parent-style-name="Standard">
      <style:text-properties style:font-name="Verdana" fo:font-size="11pt" officeooo:paragraph-rsid="000b49b4" style:font-size-asian="11pt" style:font-size-complex="11pt"/>
    </style:style>
    <style:style style:name="P37" style:family="paragraph" style:parent-style-name="Standard">
      <style:text-properties style:font-name="Verdana" fo:font-size="11pt" officeooo:paragraph-rsid="0011a710" style:font-size-asian="11pt" style:font-size-complex="11pt"/>
    </style:style>
    <style:style style:name="P38" style:family="paragraph" style:parent-style-name="Standard">
      <style:text-properties style:font-name="Verdana" fo:font-size="11pt" officeooo:paragraph-rsid="000bab03" style:font-size-asian="11pt" style:font-size-complex="11pt"/>
    </style:style>
    <style:style style:name="P39" style:family="paragraph" style:parent-style-name="Standard">
      <style:text-properties style:font-name="Verdana" fo:font-size="11pt" officeooo:paragraph-rsid="00133475" style:font-size-asian="11pt" style:font-size-complex="11pt"/>
    </style:style>
    <style:style style:name="P40" style:family="paragraph" style:parent-style-name="Standard">
      <style:text-properties style:font-name="Verdana" fo:font-size="11pt" officeooo:paragraph-rsid="001e1126" style:font-size-asian="11pt" style:font-size-complex="11pt"/>
    </style:style>
    <style:style style:name="P41" style:family="paragraph" style:parent-style-name="Standard">
      <style:text-properties style:font-name="Verdana" fo:font-size="11pt" fo:font-style="italic" fo:font-weight="bold" officeooo:paragraph-rsid="000721a0" style:font-size-asian="11pt" style:font-style-asian="italic" style:font-weight-asian="bold" style:font-size-complex="11pt" style:font-style-complex="italic" style:font-weight-complex="bold"/>
    </style:style>
    <style:style style:name="P42" style:family="paragraph" style:parent-style-name="Standard">
      <style:text-properties fo:font-size="11pt" officeooo:paragraph-rsid="00045842" style:font-size-asian="11pt" style:font-size-complex="11pt"/>
    </style:style>
    <style:style style:name="P43" style:family="paragraph" style:parent-style-name="Standard">
      <style:text-properties style:font-name="Verdana" fo:font-size="6pt" officeooo:rsid="0014101f" officeooo:paragraph-rsid="0014101f" style:font-size-asian="6pt" style:font-size-complex="6pt"/>
    </style:style>
    <style:style style:name="T1" style:family="text">
      <style:text-properties fo:font-style="italic" fo:font-weight="bold" style:font-style-asian="italic" style:font-weight-asian="bold" style:font-style-complex="italic" style:font-weight-complex="bold"/>
    </style:style>
    <style:style style:name="T2" style:family="text">
      <style:text-properties fo:font-style="italic" style:font-style-asian="italic" style:font-style-complex="italic"/>
    </style:style>
    <style:style style:name="T3" style:family="text">
      <style:text-properties fo:font-weight="bold" style:font-weight-asian="bold" style:font-weight-complex="bold"/>
    </style:style>
    <style:style style:name="T4" style:family="text">
      <style:text-properties officeooo:rsid="000f028c"/>
    </style:style>
    <style:style style:name="T5" style:family="text">
      <style:text-properties fo:font-style="italic" officeooo:rsid="0018cbd9" style:font-style-asian="italic" style:font-style-complex="italic"/>
    </style:style>
    <style:style style:name="T6" style:family="text">
      <style:text-properties fo:font-style="italic" officeooo:rsid="000f028c" style:font-style-asian="italic" style:font-style-complex="italic"/>
    </style:style>
    <style:style style:name="T7" style:family="text">
      <style:text-properties fo:font-style="italic" officeooo:rsid="0016b916" style:font-style-asian="italic" style:font-style-complex="italic"/>
    </style:style>
    <style:style style:name="T8" style:family="text">
      <style:text-properties fo:font-style="italic" officeooo:rsid="000ef4b9" style:font-style-asian="italic" style:font-style-complex="italic"/>
    </style:style>
    <style:style style:name="T9" style:family="text">
      <style:text-properties officeooo:rsid="0007671b"/>
    </style:style>
    <style:style style:name="T10" style:family="text">
      <style:text-properties officeooo:rsid="000ef4b9"/>
    </style:style>
    <style:style style:name="T11" style:family="text">
      <style:text-properties fo:font-style="italic" fo:font-weight="bold" officeooo:rsid="000f028c" style:font-style-asian="italic" style:font-weight-asian="bold" style:font-style-complex="italic" style:font-weight-complex="bold"/>
    </style:style>
    <style:style style:name="T12" style:family="text">
      <style:text-properties officeooo:rsid="001cea42"/>
    </style:style>
    <style:style style:name="T13" style:family="text">
      <style:text-properties fo:font-size="13pt" fo:font-weight="bold" style:font-size-asian="13pt" style:font-weight-asian="bold" style:font-size-complex="13pt" style:font-weight-complex="bold"/>
    </style:style>
    <style:style style:name="T14" style:family="text">
      <style:text-properties officeooo:rsid="000fb5a1"/>
    </style:style>
    <style:style style:name="T15" style:family="text">
      <style:text-properties officeooo:rsid="0007d05c"/>
    </style:style>
    <style:style style:name="T16" style:family="text">
      <style:text-properties officeooo:rsid="00171487"/>
    </style:style>
    <style:style style:name="T17" style:family="text">
      <style:text-properties fo:font-style="italic" fo:font-weight="bold" officeooo:rsid="000fb5a1" style:font-style-asian="italic" style:font-weight-asian="bold" style:font-style-complex="italic" style:font-weight-complex="bold"/>
    </style:style>
    <style:style style:name="T18" style:family="text">
      <style:text-properties fo:font-style="italic" fo:font-weight="bold" officeooo:rsid="0014101f" style:font-style-asian="italic" style:font-weight-asian="bold" style:font-style-complex="italic" style:font-weight-complex="bold"/>
    </style:style>
    <style:style style:name="T19" style:family="text">
      <style:text-properties officeooo:rsid="0007f123"/>
    </style:style>
    <style:style style:name="T20" style:family="text">
      <style:text-properties fo:font-style="italic" fo:font-weight="bold" officeooo:rsid="001c02f3" style:font-style-asian="italic" style:font-weight-asian="bold" style:font-style-complex="italic" style:font-weight-complex="bold"/>
    </style:style>
    <style:style style:name="T21" style:family="text">
      <style:text-properties officeooo:rsid="000b26e8"/>
    </style:style>
    <style:style style:name="T22" style:family="text">
      <style:text-properties officeooo:rsid="00119a13"/>
    </style:style>
    <style:style style:name="T23" style:family="text">
      <style:text-properties officeooo:rsid="0009749f"/>
    </style:style>
    <style:style style:name="T24" style:family="text">
      <style:text-properties officeooo:rsid="001c02f3"/>
    </style:style>
    <style:style style:name="T25" style:family="text">
      <style:text-properties fo:font-style="italic" fo:font-weight="bold" officeooo:rsid="000b49b4" style:font-style-asian="italic" style:font-weight-asian="bold" style:font-style-complex="italic" style:font-weight-complex="bold"/>
    </style:style>
    <style:style style:name="T26" style:family="text">
      <style:text-properties officeooo:rsid="000b49b4"/>
    </style:style>
    <style:style style:name="T27" style:family="text">
      <style:text-properties fo:font-style="italic" style:text-underline-style="solid" style:text-underline-width="auto" style:text-underline-color="font-color" style:font-style-asian="italic" style:font-style-complex="italic"/>
    </style:style>
    <style:style style:name="T28" style:family="text">
      <style:text-properties officeooo:rsid="0011a710"/>
    </style:style>
    <style:style style:name="T29" style:family="text">
      <style:text-properties fo:font-style="italic" fo:font-weight="bold" officeooo:rsid="0011a710" style:font-style-asian="italic" style:font-weight-asian="bold" style:font-style-complex="italic" style:font-weight-complex="bold"/>
    </style:style>
    <style:style style:name="T30" style:family="text">
      <style:text-properties fo:font-style="italic" officeooo:rsid="0011a710" style:font-style-asian="italic" style:font-style-complex="italic"/>
    </style:style>
    <style:style style:name="T31" style:family="text">
      <style:text-properties fo:font-style="italic" fo:font-weight="bold" officeooo:rsid="000bab03" style:font-style-asian="italic" style:font-weight-asian="bold" style:font-style-complex="italic" style:font-weight-complex="bold"/>
    </style:style>
    <style:style style:name="T32" style:family="text">
      <style:text-properties fo:font-style="italic" officeooo:rsid="000bab03" style:font-style-asian="italic" style:font-style-complex="italic"/>
    </style:style>
    <style:style style:name="T33" style:family="text">
      <style:text-properties officeooo:rsid="000bab03"/>
    </style:style>
    <style:style style:name="T34" style:family="text">
      <style:text-properties officeooo:rsid="00133475"/>
    </style:style>
    <style:style style:name="T35" style:family="text">
      <style:text-properties officeooo:rsid="0018cbd9"/>
    </style:style>
    <style:style style:name="T36" style:family="text">
      <style:text-properties officeooo:rsid="000d4aef"/>
    </style:style>
    <style:style style:name="T37" style:family="text">
      <style:text-properties officeooo:rsid="000dde77"/>
    </style:style>
    <style:style style:name="T38" style:family="text">
      <style:text-properties officeooo:rsid="0014101f"/>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magine2" text:anchor-type="char" svg:x="5.3953in" svg:y="-0.4102in" svg:width="1.5626in" svg:height="1.5626in" draw:z-index="0"><draw:image xlink:href="Pictures/100000000000009600000096CD39ADC4.png" xlink:type="simple" xlink:show="embed" xlink:actuate="onLoad" draw:mime-type="image/png"/></draw:frame>Regolamento ACES WWII 2023</text:p>
      <text:p text:style-name="P2"/>
      <text:p text:style-name="P3">§1. COMBATTIMENTO AEREO R/C</text:p>
      <text:p text:style-name="P4"/>
      <text:p text:style-name="P5"><text:span text:style-name="T1">§1.1 Informazioni su R/C Air Combat:</text:span><text:span text:style-name="T2"> </text:span>Il gioco R/C Air Combat è progettato per ricreare le guerre aeree della Seconda Guerra Mondiale in una prospettiva storica, in una competizione divertente, sicura e in scala che sarà interessante per gli spettatori e stimolante per i concorrenti.</text:p>
      <text:p text:style-name="P6"/>
      <text:p text:style-name="P7"><text:span text:style-name="T1">§1.2 Regole generali</text:span><text:span text:style-name="T3">:</text:span> Tutti i regolamenti FAI relativi al pilota R/C, al suo aereo e all'equipaggiamento, si applicheranno a questo evento, salvo quanto diversamente indicato nel presente documento. </text:p>
      <text:p text:style-name="P7">Il concorrente è l'unico responsabile dell'aeronavigabilità del velivolo R/C utilizzato in gara. </text:p>
      <text:p text:style-name="P7">Il gruppo organizzatore e il giudice principale sono responsabili del controllo dell<text:span text:style-name="T4">e</text:span> frequenz<text:span text:style-name="T4">e</text:span> durante l'evento.</text:p>
      <text:p text:style-name="P5"/>
      <text:p text:style-name="P5"><text:span text:style-name="T1">§1.3 Sicurezza: </text:span>Le questioni relative alla sicurezza hanno sempre la massima priorità. Qualsiasi condotta di un concorrente ritenuta pericolosa dal giudice principale o dal gruppo organizzatore della gara sarà motivo di immediata squalifica del concorrente dall'evento.</text:p>
      <text:p text:style-name="P5">A qualsiasi concorrente potrebbe essere ordinato di effettuare un volo di prova per dimostrare di essere in grado di pilotare un warbird in scala 1/12.</text:p>
      <text:p text:style-name="P8"/>
      <text:p text:style-name="P8">§2. SITO DELLA GARA</text:p>
      <text:p text:style-name="P4"><draw:frame draw:style-name="fr1" draw:name="Immagine1" text:anchor-type="char" svg:x="0.0772in" svg:y="0.0972in" svg:width="6.95in" svg:height="4.8429in" draw:z-index="1"><draw:image xlink:href="Pictures/100000010000041C000002E870E3D325.png" xlink:type="simple" xlink:show="embed" xlink:actuate="onLoad" draw:mime-type="image/png"/></draw:frame><text:span text:style-name="T2"/></text:p>
      <text:p text:style-name="P9"><text:soft-page-break/></text:p>
      <text:p text:style-name="P10"><text:span text:style-name="T1">§2.1 Figura:</text:span><text:span text:style-name="T2"> La Figura 1 qui </text:span><text:span text:style-name="T5">sopra</text:span><text:span text:style-name="T2"> mostra un tipico layout suggerito per un grande </text:span><text:span text:style-name="T6">campo di volo</text:span><text:span text:style-name="T2"> da competizione. È necessario utilizzare una linea di sicurezza per mantenere il velivolo in volo a una distanza di sicurezza dalla linea di pilotaggio. Quando lo spazio lo consente, </text:span><text:span text:style-name="T7">l</text:span><text:span text:style-name="T2">a</text:span><text:span text:style-name="T7"> </text:span><text:span text:style-name="T2"><text:s/>organizza</text:span><text:span text:style-name="T7">zione</text:span><text:span text:style-name="T2"> dovrebbe consentire la massima distanza praticabile tra l'area di volo e la recinzione di sicurezza. Le linee guida sulla distanza sono riportate nel diagramma <text:s/>qui sotto.</text:span></text:p>
      <text:p text:style-name="P10">L'area di volo è sempre di fronte alla linea di sicurezza. Qualsiasi modello che finisca <text:span text:style-name="T4">oltre</text:span> alla zona di atterraggio non può essere recuperato durante il combattimento o mentre altri modelli sono in volo.</text:p>
      <text:p text:style-name="P11"/>
      <text:p text:style-name="P9"><text:span text:style-name="T1">§2.2.2 Zona di atterraggio:</text:span><text:span text:style-name="T2"> </text:span><text:span text:style-name="T8">La</text:span> zona di atterraggio deve essere chiaramente definita. Solo i velivoli che atterrano all'interno della zona di atterraggio possono essere recuperati e tentare una ripartenza. <text:s/><text:span text:style-name="T9">(</text:span>Rispetto al <text:span text:style-name="T2">§ 4.6 Ripartenze</text:span><text:span text:style-name="T9">)</text:span></text:p>
      <text:p text:style-name="P12"/>
      <text:p text:style-name="P9"><text:span text:style-name="T1">§2.2.3 Linea di sicurezza:</text:span><text:span text:style-name="T2"> </text:span>La linea di sicurezza corre parallela ed è situata a 5-10 metri di fronte alla linea dei piloti.</text:p>
      <text:p text:style-name="P13">I velivoli non possono volare più vicini ai piloti di quanto consentito da questa linea. </text:p>
      <text:p text:style-name="P13">Qualsiasi velivolo che attraversi questa linea di sicurezza sarà soggetto alle regole di penalità e squalifica <text:span text:style-name="T4">che saranno </text:span>in vigore dal momento dell'apertura ufficiale della gara fino alla sua chiusura ufficiale da parte dell'autorità organizzatrice. </text:p>
      <text:p text:style-name="P13">Questo include tutti i voli di <text:span text:style-name="T10">tutti </text:span><text:span text:style-name="T4">i</text:span><text:span text:style-name="T10"> </text:span>velivoli per qualsiasi motivo. (Vedi Fig. 1)</text:p>
      <text:p text:style-name="P12"/>
      <text:p text:style-name="P13"><text:span text:style-name="T1">§2.3 Box di partenza e area di </text:span><text:span text:style-name="T11">preparazione</text:span><text:span text:style-name="T1">:</text:span><text:span text:style-name="T2"> </text:span>L'area del box di partenza deve consentire una distanza di 3-5 metri tra i piloti. La linea di <text:span text:style-name="T4">preparazione</text:span> deve essere parallela e situata 10 metri dietro i box di partenza. Tutti i piloti e gli assistenti devono partire dietro questa linea. </text:p>
      <text:p text:style-name="P13">Nelle piste più piccole è possibile utilizzare la linea di sicurezza <text:span text:style-name="T4">per il pubblico </text:span>come linea di <text:span text:style-name="T4">preparazione.</text:span> (Vedi Fig. 1)</text:p>
      <text:p text:style-name="P9"/>
      <text:p text:style-name="P9"><text:span text:style-name="T1">§2.4 Pubblico:</text:span><text:span text:style-name="T2"> </text:span>Il pubblico deve essere mantenuto a una distanza di sicurezza (almeno 40-60 m) dietro la linea di sicurezza, oppure essere protetto da dispositivi di protezione, come reti, ecc. L'area protetta dalle reti di sicurezza è definita come un'area che inizia dal punto in cui termina la rete e arriva a una distanza pari all'altezza della rete. Ciò significa che per una rete verticale di 3 m, l'area di sicurezza si misura da dietro la rete <text:span text:style-name="T4">fino a</text:span> 3 metri indietro. Inoltre, il primo metro dietro la rete deve essere considerato non sicuro. Tutte le altre aree entro 60 metri dalla linea di sicurezza devono essere recintate, per le persone che non indossano caschi protettivi.</text:p>
      <text:p text:style-name="P9"/>
      <text:p text:style-name="P9"><text:span text:style-name="T1">§2.5 Primo Soccorso:</text:span><text:span text:style-name="T2"> </text:span>Sul campo di gara, deve essere segnalata un'area dedicata al primo soccorso. In questa area, devono essere disponibili le attrezzature di primo soccorso di base per l'uso immediato in caso di incidente.</text:p>
      <text:p text:style-name="P9"/>
      <text:p text:style-name="P14">§3 ATTREZZATURA</text:p>
      <text:p text:style-name="P9"/>
      <text:p text:style-name="P9"><text:span text:style-name="T1">§3.1 Il modello:</text:span><text:span text:style-name="T2"> </text:span>Il modello deve essere un modello in scala o semi-scala di un aereo da guerra costruito tra il 1935 e il 1945.</text:p>
      <text:p text:style-name="P15">Il motore dell'aereo originale deve avere una potenza al decollo di almeno 500 CV.</text:p>
      <text:p text:style-name="P9">La scala è 1:12 e l'apertura alare e la lunghezza della fusoliera non possono discostarsi di oltre il +/-5% dalla scala.</text:p>
      <text:p text:style-name="P13">La lunghezza della fusoliera è misurata tra <text:span text:style-name="T9">la punta anteriore (OGIVA </text:span><text:span text:style-name="T12">DELLA FUSOLIERA</text:span><text:span text:style-name="T9"> o la parte posteriore dell'elica/e, se presente)</text:span> e il bordo posteriore della fusoliera,.</text:p>
      <text:p text:style-name="P9"><text:soft-page-break/>Tutte le altre misure non possono discostarsi di oltre 2 cm dalla scala.</text:p>
      <text:p text:style-name="P9">Lo spessore alare deve essere pari o superiore al <text:span text:style-name="T13">10%</text:span>, misurato nel punto più spesso della corda alare.</text:p>
      <text:p text:style-name="P9">Non devono essere presenti dispositivi sporgenti sul bordo d'attacco anteriore dell'ala, dello stabilizzatore e della deriva.</text:p>
      <text:p text:style-name="P9">È consentito l'uso di qualsiasi tipo di <text:span text:style-name="T9">rompi</text:span>-striscia alare solo per una lunghezza massima di <text:span text:style-name="T3">297 mm</text:span> dal lato della fusoliera (o dal lato esterno della cappottatura dei bimotori) fino all'estremità alare. (Questa lunghezza corrisponde alla lunghezza di una pagina DIN A4)</text:p>
      <text:p text:style-name="P9"><text:span text:style-name="T1">Vista frontale dell'ala</text:span><text:span text:style-name="T2">:</text:span> se l'aereo originale, disegnato in scala 1/12, presentava una deviazione/inclinazione che si discosta dalla linea di riferimento di oltre 20 mm, il modello deve essere realizzato in modo da assomigliare all'originale utilizzando un'adeguata variazione di angolazione<text:span text:style-name="T4">(diedro alare)</text:span>.</text:p>
      <text:p text:style-name="P16"><text:span text:style-name="T1">Vista dall'alto dell'ala</text:span><text:span text:style-name="T2">: </text:span>se il profilo alare originale dell'aereo, disegnato in scala 1/12, presentava una deviazione o un' inclinazione che si discosta dalla linea di riferimento di oltre 20 mm, il modello deve essere realizzato in modo da assomigliare all'originale utilizzando un'adeguata variazione di angolazione sui bordi d'attacco e/o d'uscita. </text:p>
      <text:p text:style-name="P16">Il <text:span text:style-name="T14">perimetro</text:span> alare deve rimanere entro i 20 mm di deviazione consentiti dalla scala. <text:span text:style-name="T15">(</text:span>Vedere l'appendice 3.1 - Misure del modello con esempi<text:span text:style-name="T15">)</text:span>.</text:p>
      <text:p text:style-name="P9">Il modello deve essere simile al modello originale, comprese verniciatura e decorazioni.</text:p>
      <text:p text:style-name="P9">Il concorrente deve presentare alla gara un disegno pubblicato a tre viste del modello originale in scala almeno 1:72, per dimostrare che il suo modello è accurato secondo le misure.</text:p>
      <text:p text:style-name="P16">Il concorrente non deve essere necessariamente il costruttore del modello. </text:p>
      <text:p text:style-name="P16"/>
      <text:p text:style-name="P16"><text:span text:style-name="T1">§3.2 Motore</text:span><text:span text:style-name="T3">: </text:span>Tutti i motori a combustione interna devono utilizzare un carburatore a farfalla. I carburatori devono essere utilizzati senza modifiche per l'aumento di potenza. Tutti i motori devono utilizzare una marmitta. La lunghezza massima della marmitta è di 140 mm. Non sono consentiti collettori o tubi di scarico <text:span text:style-name="T15">intermedi</text:span>. La marmitta deve essere posizionata direttamente contro la testata del cilindro senza utilizzare un tubo di collegamento. Le uniche eccezioni sono le marmitte in linea fornite dalla fabbrica, solo per i motori MVVS .15 e .21. È possibile utilizzare prolunghe per portare l'uscita de<text:span text:style-name="T15">gli scarichi</text:span> all'esterno della fusoliera. Il concorrente deve essere in grado di spegnere il motore in volo, indipendentemente dall'assetto del <text:span text:style-name="T15">modello</text:span>. <text:span text:style-name="T15">(</text:span>motori utilizzati con ventole intubate possono <text:span text:style-name="T16">avere</text:span> tubi di scarico, <text:span text:style-name="T14">gli </text:span>altri no<text:span text:style-name="T15">)</text:span>. </text:p>
      <text:p text:style-name="P16"/>
      <text:p text:style-name="P16"><text:span text:style-name="T1">§3.3 Cilindrata del motore:</text:span><text:span text:style-name="T2"> </text:span>Se il <text:span text:style-name="T15">velivolo</text:span> originale aveva un'apertura alare di almeno 12 metri e il modello ha un'apertura alare di almeno 1 metro, il modello può utilizzare un motore a 2 tempi .21 o un motore a 4 tempi fino a .30.</text:p>
      <text:p text:style-name="P9">Se il <text:span text:style-name="T15">velivolo</text:span> originale aveva un'apertura alare di almeno 12 metri con una superficie alare di almeno 25 m² e il modello ha un'apertura alare di almeno 1 metro, il modello può utilizzare un motore a 2 tempi .25.</text:p>
      <text:p text:style-name="P10">Altri modelli possono utilizzare motori .15. Possono utilizzare anche un motore a 4 tempi fino a .30. </text:p>
      <text:p text:style-name="P10">I <text:span text:style-name="T15">velivoli</text:span> multimotore possono utilizzare motori .15 e il modello deve avere lo stesso numero di motori del <text:span text:style-name="T15">velivolo</text:span> originale. I modelli monomotore con ventola intubata possono utilizzare un motore .25. </text:p>
      <text:p text:style-name="P16">Se l'aereo originale ha più di un'elica in posizioni diverse, il modello deve avere lo stesso numero di motori ed eliche.</text:p>
      <text:p text:style-name="P9">È possibile utilizzare motori elettrici, ma in conformità con il paragrafo 3.4. E</text:p>
      <text:p text:style-name="P9"/>
      <text:p text:style-name="P17"/>
      <text:p text:style-name="P18"><text:span text:style-name="T1">§3.4 Prestazioni, elica e peso del </text:span><text:span text:style-name="T17">modello con </text:span><text:span text:style-name="T1">motore a </text:span><text:span text:style-name="T18">scoppio</text:span><text:span text:style-name="T1">:</text:span><text:span text:style-name="T2"> </text:span></text:p>
      <text:p text:style-name="P10">La seguente tabella si applica alle prestazioni massime del motore, all'elica e al peso utilizzati. </text:p>
      <text:p text:style-name="P16">L'elica massima da utilizzare si ottiene sommando il diametro e il passo dell'elica (pollici).</text:p>
      <table:table table:name="Tabella1" table:style-name="Tabella1">
        <table:table-column table:style-name="Tabella1.A"/>
        <table:table-column table:style-name="Tabella1.B"/>
        <table:table-column table:style-name="Tabella1.C"/>
        <table:table-column table:style-name="Tabella1.D"/>
        <table:table-column table:style-name="Tabella1.E"/>
        <table:table-row>
          <table:table-cell table:style-name="Tabella1.A1" office:value-type="string">
            <text:p text:style-name="P19">CILINDRATA MOTORE</text:p>
          </table:table-cell>
          <table:table-cell table:style-name="Tabella1.A1" office:value-type="string">
            <text:p text:style-name="P20">GIRI MOTORE A SCOPPIO</text:p>
          </table:table-cell>
          <table:table-cell table:style-name="Tabella1.A1" office:value-type="string">
            <text:p text:style-name="P19">SOMMA DIAMETRO + PASSO</text:p>
          </table:table-cell>
          <table:table-cell table:style-name="Tabella1.A1" office:value-type="string">
            <text:p text:style-name="P19">PESO MINIMO A VUOTO</text:p>
          </table:table-cell>
          <table:table-cell table:style-name="Tabella1.E1" office:value-type="string">
            <text:p text:style-name="P19">PESO MASSIMO IN O.D.V.</text:p>
          </table:table-cell>
        </table:table-row>
        <table:table-row>
          <table:table-cell table:style-name="Tabella1.A2" office:value-type="string">
            <text:p text:style-name="P21">- .10</text:p>
          </table:table-cell>
          <table:table-cell table:style-name="Tabella1.A2" office:value-type="string">
            <text:p text:style-name="P22"/>
          </table:table-cell>
          <table:table-cell table:style-name="Tabella1.A2" office:value-type="string">
            <text:p text:style-name="P21"/>
          </table:table-cell>
          <table:table-cell table:style-name="Tabella1.A2" office:value-type="string">
            <text:p text:style-name="P21">500g</text:p>
          </table:table-cell>
          <table:table-cell table:style-name="Tabella1.E2" office:value-type="string">
            <text:p text:style-name="P21">1500g</text:p>
          </table:table-cell>
        </table:table-row>
        <table:table-row>
          <table:table-cell table:style-name="Tabella1.A2" office:value-type="string">
            <text:p text:style-name="P21">- .15</text:p>
          </table:table-cell>
          <table:table-cell table:style-name="Tabella1.A2" office:value-type="string">
            <text:p text:style-name="P21">17.000</text:p>
          </table:table-cell>
          <table:table-cell table:style-name="Tabella1.A2" office:value-type="string">
            <text:p text:style-name="P21">12</text:p>
          </table:table-cell>
          <table:table-cell table:style-name="Tabella1.A2" office:value-type="string">
            <text:p text:style-name="P21">700g</text:p>
          </table:table-cell>
          <table:table-cell table:style-name="Tabella1.E2" office:value-type="string">
            <text:p text:style-name="P21">1500g</text:p>
          </table:table-cell>
        </table:table-row>
        <table:table-row>
          <table:table-cell table:style-name="Tabella1.A2" office:value-type="string">
            <text:p text:style-name="P21">- .21</text:p>
          </table:table-cell>
          <table:table-cell table:style-name="Tabella1.A2" office:value-type="string">
            <text:p text:style-name="P21">15.500</text:p>
          </table:table-cell>
          <table:table-cell table:style-name="Tabella1.A2" office:value-type="string">
            <text:p text:style-name="P23">13</text:p>
          </table:table-cell>
          <table:table-cell table:style-name="Tabella1.A2" office:value-type="string">
            <text:p text:style-name="P21">900g</text:p>
          </table:table-cell>
          <table:table-cell table:style-name="Tabella1.E2" office:value-type="string">
            <text:p text:style-name="P21">1500g</text:p>
          </table:table-cell>
        </table:table-row>
        <table:table-row>
          <table:table-cell table:style-name="Tabella1.A2" office:value-type="string">
            <text:p text:style-name="P21">- .25</text:p>
          </table:table-cell>
          <table:table-cell table:style-name="Tabella1.A2" office:value-type="string">
            <text:p text:style-name="P21">15.500</text:p>
          </table:table-cell>
          <table:table-cell table:style-name="Tabella1.A2" office:value-type="string">
            <text:p text:style-name="P23">14</text:p>
          </table:table-cell>
          <table:table-cell table:style-name="Tabella1.A2" office:value-type="string">
            <text:p text:style-name="P21">1000g</text:p>
          </table:table-cell>
          <table:table-cell table:style-name="Tabella1.E2" office:value-type="string">
            <text:p text:style-name="P21">1500g</text:p>
          </table:table-cell>
        </table:table-row>
        <table:table-row>
          <table:table-cell table:style-name="Tabella1.A2" office:value-type="string">
            <text:p text:style-name="P21">- .25</text:p>
          </table:table-cell>
          <table:table-cell table:style-name="Tabella1.A2" office:value-type="string">
            <text:p text:style-name="P19">SINGOLA VENTOLA INTUBATA</text:p>
          </table:table-cell>
          <table:table-cell table:style-name="Tabella1.A2" office:value-type="string">
            <text:p text:style-name="P22"/>
          </table:table-cell>
          <table:table-cell table:style-name="Tabella1.A2" office:value-type="string">
            <text:p text:style-name="P21">700g</text:p>
          </table:table-cell>
          <table:table-cell table:style-name="Tabella1.E2" office:value-type="string">
            <text:p text:style-name="P21">1500g</text:p>
          </table:table-cell>
        </table:table-row>
        <table:table-row>
          <table:table-cell table:style-name="Tabella1.A2" office:value-type="string">
            <text:p text:style-name="P21">-.30 4-<text:span text:style-name="T19">tempi</text:span></text:p>
          </table:table-cell>
          <table:table-cell table:style-name="Tabella1.A2" office:value-type="string">
            <text:p text:style-name="P21">13.000</text:p>
          </table:table-cell>
          <table:table-cell table:style-name="Tabella1.A2" office:value-type="string">
            <text:p text:style-name="P23">15</text:p>
          </table:table-cell>
          <table:table-cell table:style-name="Tabella1.A2" office:value-type="string">
            <text:p text:style-name="P21">900g</text:p>
          </table:table-cell>
          <table:table-cell table:style-name="Tabella1.E2" office:value-type="string">
            <text:p text:style-name="P21">1500g</text:p>
          </table:table-cell>
        </table:table-row>
        <table:table-row>
          <table:table-cell table:style-name="Tabella1.A2" office:value-type="string">
            <text:p text:style-name="P24"><text:span text:style-name="T19">VELIVOLI</text:span> multimotore,originali con apertura alare inferiore a 16 metri</text:p>
          </table:table-cell>
          <table:table-cell table:style-name="Tabella1.A2" office:value-type="string">
            <text:p text:style-name="P22"/>
          </table:table-cell>
          <table:table-cell table:style-name="Tabella1.A2" office:value-type="string">
            <text:p text:style-name="P25"/>
          </table:table-cell>
          <table:table-cell table:style-name="Tabella1.A2" office:value-type="string">
            <text:p text:style-name="P21">1200g</text:p>
          </table:table-cell>
          <table:table-cell table:style-name="Tabella1.E2" office:value-type="string">
            <text:p text:style-name="P21">1700g</text:p>
          </table:table-cell>
        </table:table-row>
        <table:table-row>
          <table:table-cell table:style-name="Tabella1.A2" office:value-type="string">
            <text:p text:style-name="P24"><text:span text:style-name="T19">VELIVOLI</text:span> multimotore originali con apertura alare <text:span text:style-name="T19">superiore</text:span> a 16 metri</text:p>
          </table:table-cell>
          <table:table-cell table:style-name="Tabella1.A2" office:value-type="string">
            <text:p text:style-name="P25"/>
          </table:table-cell>
          <table:table-cell table:style-name="Tabella1.A2" office:value-type="string">
            <text:p text:style-name="P25"/>
          </table:table-cell>
          <table:table-cell table:style-name="Tabella1.A2" office:value-type="string">
            <text:p text:style-name="P21">1200g</text:p>
          </table:table-cell>
          <table:table-cell table:style-name="Tabella1.E2" office:value-type="string">
            <text:p text:style-name="P21">1800g</text:p>
          </table:table-cell>
        </table:table-row>
      </table:table>
      <text:p text:style-name="P26"/>
      <text:p text:style-name="P27"><text:span text:style-name="T1">§3.4 </text:span><text:span text:style-name="T20">E <text:s text:c="4"/></text:span><text:span text:style-name="T1">Prestazioni, elica e peso del </text:span><text:span text:style-name="T17">modello con </text:span><text:span text:style-name="T1">motore elettrico: </text:span>I motori elettrici possono essere utilizzati per sostituire i motori a combustione interna precedentemente descritti. <text:s/></text:p>
      <text:p text:style-name="P27">Per qualsiasi modello elettrico utilizzato in competizione, l'accumulatore (batteria) deve essere in grado di essere scollegato rapidamente dall'ESC senza l'uso di attrezzi o uno smontaggio completo del modello, in caso di emergenza.</text:p>
      <text:p text:style-name="P9">Tutti i sistemi elettrici devono essere adatti per un tempo di volo minimo di 450 secondi con il motore al massimo in combattimento. (Il pilota riceve <text:span text:style-name="T21">la</text:span> penalità di 0 punti positivi per questo round se viene scoperto che sta utilizzando troppa potenza.) L'energia in ingresso è limitata dai Wh (Watt all'ora).</text:p>
      <text:p text:style-name="P9">Tutti i sistemi elettrici saranno limitati dal regime massimo di giri e dal passo dell'elica.</text:p>
      <text:p text:style-name="P9">Questa "somma del flusso dell'elica" (PSS) contribuirà a limitare la velocità massima del modello. La "somma del flusso dell'elica" si calcola moltiplicando il regime massimo di giri per il passo dell'elica in pollici.</text:p>
      <text:p text:style-name="P9"/>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row>
          <table:table-cell table:style-name="Tabella2.A1" office:value-type="string">
            <text:p text:style-name="P28">CILINDRATA MOTORE <text:span text:style-name="T14">DI RIFERIMENTO CATEGORIA</text:span></text:p>
            <text:p text:style-name="P28"/>
          </table:table-cell>
          <table:table-cell table:style-name="Tabella2.A1" office:value-type="string">
            <text:p text:style-name="P29">POTENZA </text:p>
            <text:p text:style-name="P29">IN WATTS/ORA</text:p>
          </table:table-cell>
          <table:table-cell table:style-name="Tabella2.A1" office:value-type="string">
            <text:p text:style-name="P30">DIAMETRO MASSIMO ELICA</text:p>
          </table:table-cell>
          <table:table-cell table:style-name="Tabella2.A1" office:value-type="string">
            <text:p text:style-name="P28"><text:span text:style-name="T22">GIRI MAX x</text:span> PASSO <text:span text:style-name="T14">(PSS)</text:span></text:p>
          </table:table-cell>
          <table:table-cell table:style-name="Tabella2.A1" office:value-type="string">
            <text:p text:style-name="P28">PESO MINIMO A VUOTO</text:p>
          </table:table-cell>
          <table:table-cell table:style-name="Tabella2.F1" office:value-type="string">
            <text:p text:style-name="P28">PESO MASSIMO IN O.D.V.</text:p>
          </table:table-cell>
        </table:table-row>
        <table:table-row>
          <table:table-cell table:style-name="Tabella2.A2" office:value-type="string">
            <text:p text:style-name="P31">- .10</text:p>
          </table:table-cell>
          <table:table-cell table:style-name="Tabella2.A2" office:value-type="string">
            <text:p text:style-name="P29">30</text:p>
          </table:table-cell>
          <table:table-cell table:style-name="Tabella2.A2" office:value-type="string">
            <text:p text:style-name="P32">9 POLLICI</text:p>
          </table:table-cell>
          <table:table-cell table:style-name="Tabella2.A2" office:value-type="string">
            <text:p text:style-name="P30">72.000</text:p>
          </table:table-cell>
          <table:table-cell table:style-name="Tabella2.A2" office:value-type="string">
            <text:p text:style-name="P31">500g</text:p>
          </table:table-cell>
          <table:table-cell table:style-name="Tabella2.F2" office:value-type="string">
            <text:p text:style-name="P31">1500g</text:p>
          </table:table-cell>
        </table:table-row>
        <table:table-row>
          <table:table-cell table:style-name="Tabella2.A2" office:value-type="string">
            <text:p text:style-name="P31">- .15</text:p>
          </table:table-cell>
          <table:table-cell table:style-name="Tabella2.A2" office:value-type="string">
            <text:p text:style-name="P29">40</text:p>
          </table:table-cell>
          <table:table-cell table:style-name="Tabella2.A2" office:value-type="string">
            <text:p text:style-name="P32">9 POLLICI</text:p>
          </table:table-cell>
          <table:table-cell table:style-name="Tabella2.A2" office:value-type="string">
            <text:p text:style-name="P30">72.000</text:p>
          </table:table-cell>
          <table:table-cell table:style-name="Tabella2.A2" office:value-type="string">
            <text:p text:style-name="P31">700g</text:p>
          </table:table-cell>
          <table:table-cell table:style-name="Tabella2.F2" office:value-type="string">
            <text:p text:style-name="P31">1500g</text:p>
          </table:table-cell>
        </table:table-row>
        <table:table-row>
          <table:table-cell table:style-name="Tabella2.A2" office:value-type="string">
            <text:p text:style-name="P31">- .21</text:p>
          </table:table-cell>
          <table:table-cell table:style-name="Tabella2.A2" office:value-type="string">
            <text:p text:style-name="P29">50</text:p>
          </table:table-cell>
          <table:table-cell table:style-name="Tabella2.A2" office:value-type="string">
            <text:p text:style-name="P32">10 POLLICI</text:p>
          </table:table-cell>
          <table:table-cell table:style-name="Tabella2.A2" office:value-type="string">
            <text:p text:style-name="P30">72.000</text:p>
          </table:table-cell>
          <table:table-cell table:style-name="Tabella2.A2" office:value-type="string">
            <text:p text:style-name="P31">900g</text:p>
          </table:table-cell>
          <table:table-cell table:style-name="Tabella2.F2" office:value-type="string">
            <text:p text:style-name="P31">1500g</text:p>
          </table:table-cell>
        </table:table-row>
        <table:table-row>
          <table:table-cell table:style-name="Tabella2.A2" office:value-type="string">
            <text:p text:style-name="P31">- .25</text:p>
          </table:table-cell>
          <table:table-cell table:style-name="Tabella2.A2" office:value-type="string">
            <text:p text:style-name="P29">67</text:p>
          </table:table-cell>
          <table:table-cell table:style-name="Tabella2.A2" office:value-type="string">
            <text:p text:style-name="P32">11 POLLICI</text:p>
          </table:table-cell>
          <table:table-cell table:style-name="Tabella2.A2" office:value-type="string">
            <text:p text:style-name="P30">72.000</text:p>
          </table:table-cell>
          <table:table-cell table:style-name="Tabella2.A2" office:value-type="string">
            <text:p text:style-name="P31">1<text:span text:style-name="T23">1</text:span>00g</text:p>
          </table:table-cell>
          <table:table-cell table:style-name="Tabella2.F2" office:value-type="string">
            <text:p text:style-name="P31">1500g</text:p>
          </table:table-cell>
        </table:table-row>
        <table:table-row>
          <table:table-cell table:style-name="Tabella2.A2" office:value-type="string">
            <text:p text:style-name="P31">- .25</text:p>
          </table:table-cell>
          <table:table-cell table:style-name="Tabella2.A2" table:number-columns-spanned="2" office:value-type="string">
            <text:p text:style-name="P28">SINGOLA VENTOLA INTUBATA</text:p>
          </table:table-cell>
          <table:covered-table-cell/>
          <table:table-cell table:style-name="Tabella2.A2" office:value-type="string">
            <text:p text:style-name="P33"/>
          </table:table-cell>
          <table:table-cell table:style-name="Tabella2.A2" office:value-type="string">
            <text:p text:style-name="P31">700g</text:p>
          </table:table-cell>
          <table:table-cell table:style-name="Tabella2.F2" office:value-type="string">
            <text:p text:style-name="P31">1500g</text:p>
          </table:table-cell>
        </table:table-row>
        <table:table-row>
          <table:table-cell table:style-name="Tabella2.A2" office:value-type="string">
            <text:p text:style-name="P31"><text:span text:style-name="T19">VELIVOLI</text:span> multimotore, originali con apertura alare inferiore a 16 metri</text:p>
          </table:table-cell>
          <table:table-cell table:style-name="Tabella2.A2" office:value-type="string">
            <text:p text:style-name="P31"/>
          </table:table-cell>
          <table:table-cell table:style-name="Tabella2.A2" table:number-rows-spanned="2" table:number-columns-spanned="2" office:value-type="string">
            <text:p text:style-name="P32"/>
            <text:p text:style-name="P32">I limiti della configurazione sono quelli sopra</text:p>
            <text:p text:style-name="P32"/>
            <text:p text:style-name="P32">le possibili varianti sono qui sotto</text:p>
          </table:table-cell>
          <table:covered-table-cell/>
          <table:table-cell table:style-name="Tabella2.A2" office:value-type="string">
            <text:p text:style-name="P31"/>
            <text:p text:style-name="P31">1200g</text:p>
          </table:table-cell>
          <table:table-cell table:style-name="Tabella2.F2" office:value-type="string">
            <text:p text:style-name="P31"/>
            <text:p text:style-name="P31">1700g</text:p>
          </table:table-cell>
        </table:table-row>
        <table:table-row>
          <table:table-cell table:style-name="Tabella2.A2" office:value-type="string">
            <text:p text:style-name="P31"><text:span text:style-name="T19">VELIVOLI</text:span> multimotore, originali con apertura alare <text:span text:style-name="T19">superiore</text:span> a 16 metri</text:p>
          </table:table-cell>
          <table:table-cell table:style-name="Tabella2.A2" office:value-type="string">
            <text:p text:style-name="P31"/>
          </table:table-cell>
          <table:covered-table-cell table:style-name="Tabella2.A2"/>
          <table:covered-table-cell/>
          <table:table-cell table:style-name="Tabella2.A2" office:value-type="string">
            <text:p text:style-name="P31"/>
            <text:p text:style-name="P31">1200g</text:p>
          </table:table-cell>
          <table:table-cell table:style-name="Tabella2.F2" office:value-type="string">
            <text:p text:style-name="P31"/>
            <text:p text:style-name="P31">1800g</text:p>
          </table:table-cell>
        </table:table-row>
        <table:table-row table:style-name="Tabella2.9">
          <table:table-cell table:style-name="Tabella2.A2" office:value-type="string">
            <text:p text:style-name="P34">1 x .10 <text:s/>oppure </text:p>
            <text:p text:style-name="P34">1x .15 </text:p>
            <text:p text:style-name="P30">è possibile</text:p>
          </table:table-cell>
          <table:table-cell table:style-name="Tabella2.A2" office:value-type="string">
            <text:p text:style-name="P30"/>
          </table:table-cell>
          <table:table-cell table:style-name="Tabella2.A2" office:value-type="string">
            <text:p text:style-name="P32">2 x .15 <text:s/>è possibile</text:p>
          </table:table-cell>
          <table:table-cell table:style-name="Tabella2.A2" office:value-type="string">
            <text:p text:style-name="P32">3 x .10 è possibile</text:p>
          </table:table-cell>
          <table:table-cell table:style-name="Tabella2.A2" office:value-type="string">
            <text:p text:style-name="P30">3 x .15 non è possibile</text:p>
          </table:table-cell>
          <table:table-cell table:style-name="Tabella2.F2" office:value-type="string">
            <text:p text:style-name="P31"/>
          </table:table-cell>
        </table:table-row>
      </table:table>
      <text:p text:style-name="P9"><text:soft-page-break/><text:span text:style-name="T1">§3.4.1 Regime del motore. Misurazione dei giri al minuto:</text:span><text:span text:style-name="T2"> </text:span>Le misurazioni dei giri al minuto possono essere controllate a discrezione dell'autorità organizzatrice o dei giudici.</text:p>
      <text:p text:style-name="P9">Qualsiasi misurazione dei giri al minuto deve essere effettuata prima dell'inizio della batteria, durante la fase di preparazione o di <text:span text:style-name="T21">pronti al volo</text:span>.</text:p>
      <text:p text:style-name="P9">I giri al minuto vengono misurati a pieno gas e, <text:span text:style-name="T24">per I motori a scoppio,</text:span> con l’impostazione dell'ago utilizzata in gara. <text:span text:style-name="T22">L’incaricato</text:span> d<text:span text:style-name="T22">ella</text:span> misurazione deve avere pieno accesso sia al motore/modello che al trasmettitore di controllo. È responsabilità del concorrente assicurarsi che il motore sia entro i limiti utilizzando <text:span text:style-name="T22">in autonomia </text:span>il/i contagiri utilizzato/i dal gruppo organizzatore.</text:p>
      <text:p text:style-name="P12"/>
      <text:p text:style-name="P9"><text:span text:style-name="T1">§3.4.2 Limite di giri al minuto del motore :</text:span><text:span text:style-name="T2"> </text:span>Il pilota deve assicurarsi che il suo velivolo, quando pronto al volo, non superi il limite massimo di giri al minuto consentito per il suo motore modello.</text:p>
      <text:p text:style-name="P9">Se il modello supera il limite massimo di giri al minuto consentito di 100 giri al minuto o più, gli verranno assegnati -50 punti nella casella "non ingaggio" del suo foglio di punteggio. Prima della partenza, è necessario apportare delle regolazioni al motore per ridurre il regime al di sotto del livello massimo consentito. Una volta verificato il regime, al pilota non è permesso modificare le impostazioni del motore senza il consenso di un giudice.</text:p>
      <text:p text:style-name="P9"/>
      <text:p text:style-name="P9"><text:span text:style-name="T1">§3.4.3 Omologazione delle eliche:</text:span><text:span text:style-name="T2"> </text:span>Possono essere utilizzate solo eliche disponibili in commercio nel paese in cui si svolge il concorso. "Disponibile in commercio" significa che l'elica può essere acquistata nei normali negozi di hobbistica. Tutte le eliche utilizzate sul modello devono essere progettate in modo sicuro per l'uso previsto. (<text:span text:style-name="T22">ad esempio è</text:span> vietato l'uso di eliche elettriche o <text:span text:style-name="T22">per</text:span> volo lento con motore a combustione interna.)</text:p>
      <text:p text:style-name="P12"/>
      <text:p text:style-name="P9"><text:span text:style-name="T1">§3.6 Strisci</text:span><text:span text:style-name="T25">a</text:span><text:span text:style-name="T1">:</text:span><text:span text:style-name="T2"> </text:span>L<text:span text:style-name="T26">a</text:span> strisci<text:span text:style-name="T26">a</text:span> è lung<text:span text:style-name="T22">a</text:span> 12 +/- 0,5 metri, realizzat<text:span text:style-name="T22">a </text:span>in un unico pezzo. Deve essere larg<text:span text:style-name="T22">a </text:span>10-15 mm. Il materiale deve essere adatto per una corretta <text:span text:style-name="T22">identificazione</text:span> dei tagli, ad esempio resistente all'umidità. L<text:span text:style-name="T22">a</text:span> strisci<text:span text:style-name="T22">a</text:span> è contrassegnat<text:span text:style-name="T22">a</text:span> su entrambe le estremità per circa 0,5 metri rispettivamente. La marcatura dell<text:span text:style-name="T22">a</text:span> strisci<text:span text:style-name="T22">a</text:span> sul modello deve essere visibile <text:span text:style-name="T22">dietro</text:span> all'estremità dell<text:span text:style-name="T22">a </text:span>coda del velivolo.</text:p>
      <text:p text:style-name="P12"/>
      <text:p text:style-name="P9"><text:span text:style-name="T1">§3.7 Casco:</text:span><text:span text:style-name="T2"> </text:span>Chiunque si trovi <text:span text:style-name="T22">davanti</text:span> alla <text:span text:style-name="T22">linea di sicurezza</text:span> del pubblico deve indossare il casco. Il casco deve coprire la parte superiore della testa e <text:span text:style-name="T22">deve poter </text:span>resistere all'impatto diretto di un velivolo. </text:p>
      <text:p text:style-name="P9"/>
      <text:p text:style-name="P9"><text:span text:style-name="T1">§3.8 Apparecchiature radio:</text:span><text:span text:style-name="T2"> </text:span>L'apparecchiatura radio di ogni concorrente deve essere controllata prima della gara. Il concorrente è responsabile del corretto funzionamento dell'apparecchiatura radio.</text:p>
      <text:p text:style-name="P9"/>
      <text:p text:style-name="P9"><text:span text:style-name="T1">§3.9 Sistemi di stabilizzazione del volo:</text:span><text:span text:style-name="T2"> </text:span><text:span text:style-name="T27">Non sono ammessi sistemi elettronici di stabilizzazione del volo.</text:span></text:p>
      <text:p text:style-name="P9"/>
      <text:p text:style-name="P14">§4 LA GARA</text:p>
      <text:p text:style-name="P9"/>
      <text:p text:style-name="P9"><text:span text:style-name="T2">§4.1 Struttura: </text:span>Ogni combattimento è composto da almeno due e al massimo sette piloti che si sfidano. Quando tutti i piloti hanno completato esattamente un combattimento, questo viene chiamato round. Nel round successivo, le liste di volo vengono modificate per consentire al maggior numero possibile di piloti di incontrarsi in combattimenti diversi. Il numero di round effettuati in una gara è deciso dal gruppo organizzatore e deve essere comunicato nell'invito alla gara. Si raccomanda che il numero di round sia <text:span text:style-name="T28">di </text:span>3 <text:span text:style-name="T28">o superiore</text:span>.</text:p>
      <text:p text:style-name="P35"><text:soft-page-break/>Una gara prevede anche una <text:span text:style-name="T12">manche </text:span>finale che si svolge dopo i round <text:span text:style-name="T28">stabiliti</text:span>. </text:p>
      <text:p text:style-name="P35">Nella finale, si affrontano i sette piloti con i punteggi più alti. Il pilota che ha ottenuto il maggior numero di punti dopo la finale vince la gara.</text:p>
      <text:p text:style-name="P12"/>
      <text:p text:style-name="P9"><text:span text:style-name="T1">§4.2 Combattimenti:</text:span><text:span text:style-name="T2"> </text:span>Un combattimento è diviso in tre parti: preparazione, <text:span text:style-name="T28">pronti al volo</text:span> e volo.</text:p>
      <text:p text:style-name="P9"/>
      <text:p text:style-name="P9"><text:span text:style-name="T1">§4.2.1 La fase di preparazione:</text:span><text:span text:style-name="T2"> </text:span>La durata della fase di preparazione può essere stabilita dal gruppo organizzatore, ma si raccomanda di 7 minuti per le gare più piccole. La fase di preparazione è contrassegnata dal giudice principale che emette tre segnali nel suo fischietto e annuncia "Sette minuti alla preparazione". Durante la fase di preparazione, possono essere effettuati voli di prova. 30 secondi prima della fine della fase di preparazione, il giudice principale emette due segnali nel suo fischietto e annuncia "30 secondi alla <text:span text:style-name="T28">fase di pronti al volo</text:span>".</text:p>
      <text:p text:style-name="P36">È normale che durante questo periodo vengano effettuate misurazioni dei giri al minuto (rispetto al § 3.4). </text:p>
      <text:p text:style-name="P36"/>
      <text:p text:style-name="P36"><text:span text:style-name="T1">§4.2.2 La fase di </text:span><text:span text:style-name="T29">pronti al volo</text:span><text:span text:style-name="T1">:</text:span><text:span text:style-name="T2"> </text:span>La fase di <text:span text:style-name="T28">pronti al volo</text:span> segue immediatamente la fase di preparazione ed è segnalata dal giudice principale che pronuncia "<text:span text:style-name="T28">Pronti al volo</text:span>". Durante la fase di <text:span text:style-name="T28">pronti al volo</text:span>, tutti i piloti e gli assistenti devono trovarsi dietro la linea di <text:span text:style-name="T28">pronti al volo</text:span>. Tutta l'attrezzatura deve rimanere nei box di partenza e i motori non possono essere in funzione. La durata della fase di <text:span text:style-name="T28">pronti al volo</text:span> può variare a discrezione del giudice principale.</text:p>
      <text:p text:style-name="P9"/>
      <text:p text:style-name="P9"><text:span text:style-name="T1">§4.2.3 La fase di volo:</text:span><text:span text:style-name="T2"> </text:span>La fase di volo inizia quando il giudice principale emette un lungo segnale con il suo fischietto. Piloti e aiutanti possono ora correre verso i loro aerei e farli decollare. La fase di volo termina quando il giudice principale emette un lungo segnale con il suo fischietto. I piloti possono ora volare liberamente davanti alla linea di sicurezza e atterrare a loro discrezione. Non appena tutti gli aerei sono atterrati, può iniziare la successiva fase di preparazione.</text:p>
      <text:p text:style-name="P12"/>
      <text:p text:style-name="P9"><text:span text:style-name="T1">§4.3 Aiutanti:</text:span><text:span text:style-name="T2"> </text:span>Ogni concorrente può avere un aiutante. Solo un aiutante e un pilota per aereo possono rimanere sulla linea di pilotaggio durante il volo.</text:p>
      <text:p text:style-name="P9"/>
      <text:p text:style-name="P9"><text:span text:style-name="T1">§4.4 Decollo:</text:span><text:span text:style-name="T2"> </text:span>I decolli sono consentiti solo nell'area tra la linea di pilotaggio e la linea di sicurezza. Se l<text:span text:style-name="T26">a</text:span> <text:span text:style-name="T26">striscia</text:span> non è intatt<text:span text:style-name="T28">a</text:span> al momento del decollo, nessun punto viene conteggiato. <text:span text:style-name="T26">Il Pilota</text:span> deve atterrare e <text:span text:style-name="T12">posizionare</text:span> un<text:span text:style-name="T12">a</text:span> nuovo striscia. Durante la fase di decollo, la linea di pilotaggio non può essere attraversata dal modello. In tal caso (ad esempio, in caso di decollo fallito), verrà conteggiato come attraversamento della linea di sicurezza, secondo il §4.9.</text:p>
      <text:p text:style-name="P9"/>
      <text:p text:style-name="P9"><text:span text:style-name="T1">§4.5 Punti tempo di volo:</text:span><text:span text:style-name="T2"> </text:span>Il tempo di volo massimo è di sette minuti. Viene assegnato un punto ogni tre secondi di volo.</text:p>
      <text:p text:style-name="P9">I punti tempo di volo iniziano dal primo secondo di volo <text:span text:style-name="T28">effettivo (</text:span><text:span text:style-name="T30">dal momento di stacco della mano del lanciatore</text:span><text:span text:style-name="T28">)</text:span>. I punti tempo di volo vengono assegnati fino a un punteggio massimo di 138 (6:54 min). Rif. appendice 4.5</text:p>
      <text:p text:style-name="P9"/>
      <text:p text:style-name="P9"><text:span text:style-name="T1">§4.6 </text:span><text:span text:style-name="T29">Ripartenze</text:span><text:span text:style-name="T1">:</text:span><text:span text:style-name="T2"> </text:span>Durante un combattimento è consentito un numero illimitato di <text:span text:style-name="T28">ripartenze</text:span>. Quando un pilota tenta di recuperare il proprio modello dalla zona di atterraggio (rif. § 2.2.2), (durante una batteria), deve ottenere l'autorizzazione dal giudice principale. Il giudice principale emette quindi un allarme e si assicura che tutti i piloti siano a conoscenza della situazione. Un<text:span text:style-name="T28">a ripartenza</text:span> deve essere effettuat<text:span text:style-name="T28">a</text:span> dallo stesso punto in cui è stato effettuat<text:span text:style-name="T28">a</text:span> <text:span text:style-name="T28">la </text:span><text:soft-page-break/>prim<text:span text:style-name="T28">a</text:span> <text:span text:style-name="T28">partenza</text:span>. <text:span text:style-name="T28">Le ripartenze</text:span> sono consentit<text:span text:style-name="T28">e </text:span>solo se il modello finisce nella zona di atterraggio. Le ripartenze devono essere effettuate esclusivamente tra la piazzola di partenza assegnata al singolo pilota e la linea di sicurezza.</text:p>
      <text:p text:style-name="P9"/>
      <text:p text:style-name="P37"><text:span text:style-name="T1">§4.7 Cambio di </text:span><text:span text:style-name="T31">modello:</text:span><text:span text:style-name="T32"> </text:span>Lo stesso <text:span text:style-name="T33">modello </text:span>deve essere utilizzato per tutta la durata di un combattimento. Un <text:span text:style-name="T28">modello</text:span> nuovo può essere utilizzato per il combattimento successivo. Il modello è definito dalle parti principali di fusoliera e ala.</text:p>
      <text:p text:style-name="P9"/>
      <text:p text:style-name="P37"><text:span text:style-name="T1">§4.8 Attraversamento delle linee:</text:span><text:span text:style-name="T2"> </text:span>Un attraversamento avviene sia con <text:span text:style-name="T33">il modello </text:span>in volo che in movimento a terra. </text:p>
      <text:p text:style-name="P37">In volo <text:span text:style-name="T33">il modello</text:span> deve essere chiaramente oltre la linea. </text:p>
      <text:p text:style-name="P37">A terra, conta il motore. Se un modello ha più motori, conta qualsiasi motore che attraversa la linea.</text:p>
      <text:p text:style-name="P12"/>
      <text:p text:style-name="P38"><text:span text:style-name="T1">§4.9 Attraversamento della linea di sicurezza:</text:span><text:span text:style-name="T2"> </text:span>Se un pilota attraversa la linea di sicurezza con un modello in volo durante una gara, il tempo di volo <text:span text:style-name="T33">gli </text:span>viene interrotto e gli viene ordinato di atterrare immediatamente. Il concorrente riceve una penalità di -200p. La seconda volta che un pilota attraversa la linea di sicurezza con un modello, il pilota viene immediatamente squalificato dalla gara e perde il diritto di partecipare <text:span text:style-name="T34">ai successivi lanci del round</text:span>. Mantiene i punti positivi e negativi assegnati fino al momento del secondo attraversamento della linea di sicurezza.</text:p>
      <text:p text:style-name="P9"/>
      <text:p text:style-name="P9"><text:span text:style-name="T1">§4.10 </text:span><text:span text:style-name="T31">Striscia</text:span><text:span text:style-name="T1"> pers</text:span><text:span text:style-name="T31">a</text:span><text:span text:style-name="T1">:</text:span><text:span text:style-name="T2"> </text:span>È responsabilità del concorrente decollare con un<text:span text:style-name="T33">a</text:span> <text:span text:style-name="T33">striscia</text:span> di lunghezza appropriata e completamente tes<text:span text:style-name="T34">a</text:span> attaccat<text:span text:style-name="T34">a</text:span> al suo velivolo. Dopo l'atterraggio, un<text:span text:style-name="T33">a</text:span> <text:span text:style-name="T33">striscia</text:span> mancante, impigliat<text:span text:style-name="T34">a</text:span> <text:span text:style-name="T34">o aggrovigliata, </text:span>conta come pers<text:span text:style-name="T34">a</text:span> (non vengono assegnati +50p), a meno che la striscia non sia stat<text:span text:style-name="T33">a</text:span> pers<text:span text:style-name="T33">a</text:span> durante l'atterraggio, il che deve essere dimostrato ritrovando la striscia mancante. Per ottenere il bonus striscia intatt<text:span text:style-name="T34">a</text:span>, il modello e la striscia devono essere stati in volo durante il combattimento per almeno 10 secondi.</text:p>
      <text:p text:style-name="P12"/>
      <text:p text:style-name="P39"><text:span text:style-name="T1">§4.11 striscia tagliat</text:span><text:span text:style-name="T20">a</text:span><text:span text:style-name="T1">:</text:span><text:span text:style-name="T2"> </text:span>Un concorrente che taglia uno striscia <text:span text:style-name="T34">ad</text:span> un velivolo nemico in volo, guadagna +100p. </text:p>
      <text:p text:style-name="P39">Se un<text:span text:style-name="T34">a</text:span> striscia nemic<text:span text:style-name="T34">a</text:span> è attaccato al modello, si applicano le seguenti regole:</text:p>
      <text:p text:style-name="P38"><text:tab/>Un taglio effettuato su un<text:span text:style-name="T35">a</text:span> striscia attaccat<text:span text:style-name="T33">a</text:span> conta come un taglio sulla striscia nemic<text:span text:style-name="T34">a</text:span> e il concorrente che effettua il taglio guadagna +100p. </text:p>
      <text:p text:style-name="P38"><text:tab/>Se un<text:span text:style-name="T35">a</text:span> striscia attaccat<text:span text:style-name="T33">a</text:span> viene tagliat<text:span text:style-name="T33">a</text:span> da un avversario, il concorrente non perde i suoi punti striscia. Contano solo i tagli effettuati alla striscia effettivamente <text:span text:style-name="T34">agganciata</text:span> al modello del concorrente. Se durante un sorvolo vengono effettuati tagli a più strisc<text:span text:style-name="T34">e</text:span> (propri<text:span text:style-name="T34">a</text:span> e attaccat<text:span text:style-name="T34">a</text:span>) o vengono effettuati più tagli allo stess<text:span text:style-name="T34">a</text:span> striscia <text:span text:style-name="T34">nello stesso tempo</text:span>, questo conta come un solo taglio effettuato alla striscia nemic<text:span text:style-name="T33">a</text:span>. Se un taglio avviene con un abbattimento, più o meno contemporaneamente (durante un sorvolo), il taglio non conta (nessun punto di taglio assegnato).</text:p>
      <text:p text:style-name="P12"/>
      <text:p text:style-name="P9"><text:span text:style-name="T1">§4.12 Collisione: </text:span>Se due o più velivoli sono stati apparentemente coinvolti in una collisione in volo, si applica una procedura chiara : il concorrente, il cui velivolo rimane in volo dopo una collisione in volo, può decidere di continuare a volare per guadagnare ulteriori punti di volo. Non verranno assegnati punti abbattimento o punti di consolazione.</text:p>
      <text:p text:style-name="P9">Il tempo di volo verrà interrotto quando la fusoliera del velivolo tocca il suolo.</text:p>
      <text:p text:style-name="P12"/>
      <text:p text:style-name="P9"><text:span text:style-name="T1">§4.13 Regola di non ingaggio: </text:span>Se un pilota si allontana dal combattimento per più di 30 secondi, deve essere ammonito dal giudice principale. Se il pilota, anche dopo questo avviso, si <text:soft-page-break/>astiene dal combattimento per altri 30 secondi dopo l'avvertimento, riceverà una penalità di -50 <text:span text:style-name="T33">punti</text:span> per mancato ingaggio. Un pilota che dopo il primo avviso comunica al giudice principale di avere problemi tecnici deve immediatamente cercare di far atterrare il suo modello, in un luogo e in un modo sicuri per i concorrenti e il pubblico.</text:p>
      <text:p text:style-name="P12"/>
      <text:p text:style-name="P9"><text:span text:style-name="T1">§4.14 Pareggio:</text:span><text:span text:style-name="T2"> </text:span>Se i punteggi finali sono uguali per due piloti, vince quello con il punteggio più alto nella finale. In caso di ulteriore parità, vince il pilota con il punteggio più alto in un singolo combattimento (esclusa la finale) della gara.</text:p>
      <text:p text:style-name="P9"/>
      <text:p text:style-name="P9"><text:span text:style-name="T1">§4.15 Frequenze:</text:span><text:span text:style-name="T2"> </text:span>I concorrenti devono essere in grado di cambiare tra almeno due frequenze. Quando si verifica un <text:span text:style-name="T36">conflitto</text:span> di frequenza durante la finale, il concorrente con il punteggio totale più basso dovrà cambiare frequenza. A questo cambio deve essere concesso del tempo extra, in modo che la fase di preparazione della finale non inizi fino al completamento del cambio. È responsabilità del concorrente evitare <text:span text:style-name="T36">conflitti</text:span> di frequenza in caso di variazioni rispetto alla frequenza indicata.</text:p>
      <text:p text:style-name="P12"/>
      <text:p text:style-name="P9"><text:span text:style-name="T1">§4.16 Reclami:</text:span><text:span text:style-name="T2"> </text:span>Se le condizioni meteorologiche o di altro tipo peggiorano durante una gara o non appena un pilota partecipante presenta un reclamo al gruppo organizzatore in merito alle condizioni meteorologiche o di altro tipo, il gruppo organizzatore indirizzerà i piloti a una votazione per decidere se la gara debba essere posticipata o annullata e come debbano essere decisi i risultati della gara.</text:p>
      <text:p text:style-name="P9"/>
      <text:p text:style-name="P9"><text:span text:style-name="T1">§4.17 Proteste: </text:span>Ogni concorrente può presentare una protesta contro le decisioni dei giudici. Le proteste devono sempre essere risolte tramite votazione tra i concorrenti. Ciò deve essere fatto il prima possibile. Deve essere <text:span text:style-name="T34">versata</text:span> una <text:span text:style-name="T34">quota per la </text:span>protesta. Se la protesta viene accolta, la denuncia di <text:span text:style-name="T34">quota</text:span> viene restituita.</text:p>
      <text:p text:style-name="P9"/>
      <text:p text:style-name="P14">§5 GIUDICI</text:p>
      <text:p text:style-name="P9"/>
      <text:p text:style-name="P9"><text:span text:style-name="T1">§5.1 Giudice principale: </text:span>Il giudice principale è responsabile della tempistica complessiva della gara. È inoltre responsabile di mantenere i concorrenti dietro la linea di sicurezza quando gli aerei sono in volo. Imbrogliare o tentare di imbrogliare sarà punito con la squalifica del concorrente. La decisione del giudice principale si basa sul voto dei piloti.</text:p>
      <text:p text:style-name="P9"/>
      <text:p text:style-name="P9"><text:span text:style-name="T1">§5.2 Giudice di sicurezza:</text:span><text:span text:style-name="T2"> </text:span>Il giudice di sicurezza è responsabile della sicurezza complessiva della gara. Questo giudice ha un'autorità superiore a quella del giudice principale in materia di sicurezza. Il giudice di sicurezza deve segnalare i pericoli per la sicurezza durante un combattimento. Deve posizionarsi in modo da poter individuare chiaramente gli attraversamenti della linea di sicurezza. È inoltre responsabile che non vi siano persone che non indossino il casco protettivo al di fuori di zon<text:span text:style-name="T34">e</text:span> <text:span text:style-name="T34">con</text:span> rete di sicurezza o a una distanza inferiore a 60 metri dalla linea di sicurezza.</text:p>
      <text:p text:style-name="P12"/>
      <text:p text:style-name="P9"><text:span text:style-name="T1">§5.3 Giudice pilota:</text:span><text:span text:style-name="T2"> </text:span>Il giudice pilota è tenuto a segnare i punti del pilota su un tabellone e a registrare il tempo di volo de<text:span text:style-name="T34">l</text:span> pilot<text:span text:style-name="T34">a assegnato</text:span>. Inoltre, è responsabile di registrare, insieme al giudice di sicurezza, gli attraversamenti della linea di sicurezza, i mancati <text:span text:style-name="T37">ingaggi</text:span> e le collisioni e di controllare la striscia del pilota anche dopo il combattimento. Il giudice <text:span text:style-name="T37">del </text:span>pilota deve controllare l'aereo prima e immediatamente dopo la batteria per verificare che <text:span text:style-name="T38">la </text:span>striscia o parti di ess<text:span text:style-name="T38">a</text:span> <text:span text:style-name="T38">siano attaccate</text:span> all'aereo. Ciò deve avvenire in accordo con il pilota, confermato da una firma sulla scheda pilota. Se la situazione rimane <text:span text:style-name="T38">dubbia</text:span> dopo l'atterraggio, il giudice principale deve prendere una decisione immediatamente.</text:p>
      <text:p text:style-name="P40"><text:soft-page-break/><text:span text:style-name="T1">§6 PUNTI:</text:span><text:span text:style-name="T2"> </text:span>Viene utilizzato il seguente sistema di punteggio. </text:p>
      <text:p text:style-name="P40">Si noti che non vengono assegnati punti decimali. </text:p>
      <text:p text:style-name="P7"/>
      <text:p text:style-name="P41">§6.1 Punti negativi/positivi:</text:p>
      <text:p text:style-name="P7"/>
      <text:p text:style-name="P9"><text:tab/>Superamento della linea di sicurezza (valido tutto il giorno)<text:tab/>- 200</text:p>
      <text:p text:style-name="P9"><text:tab/>Non ingaggio<text:tab/><text:tab/><text:tab/><text:tab/><text:tab/><text:tab/><text:tab/><text:tab/>- 50</text:p>
      <text:p text:style-name="P9"><text:tab/>Motore oltre il limite di giri.<text:tab/><text:tab/><text:tab/><text:tab/><text:tab/><text:tab/>- 50</text:p>
      <text:p text:style-name="P9"><text:tab/>Proprio striscia non tagliato durante il combattimento<text:tab/><text:tab/>+50</text:p>
      <text:p text:style-name="P9"><text:tab/>Taglio della striscia dall'aereo nemico<text:tab/><text:tab/><text:tab/><text:tab/><text:tab/>+100</text:p>
      <text:p text:style-name="P9"><text:tab/>Tempo di volo, ogni 3 secondi<text:tab/><text:tab/><text:tab/><text:tab/><text:tab/><text:tab/>+1 fino a +138</text:p>
      <text:p text:style-name="P42"/>
      <text:p text:style-name="P42"/>
      <text:p text:style-name="P43">TRADOTTO ED ADATTATO IL 27 AGOSTO 2025 DA : <text:tab/>Dario DARTEN Delpi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Verdana" svg:font-family="Verdana" style:font-family-generic="swiss"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5791in" fo:margin-right="0.5445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8-27T14:10:20.222562800</meta:creation-date>
    <dc:date>2026-07-16T11:34:07.357373300</dc:date>
    <meta:editing-duration>PT34M26S</meta:editing-duration>
    <meta:editing-cycles>7</meta:editing-cycles>
    <meta:generator>LibreOffice/25.2.7.2$Windows_X86_64 LibreOffice_project/5cbfd1ab6520636bb5f7b99185aa69bd7456825d</meta:generator>
    <meta:document-statistic meta:table-count="2" meta:image-count="2" meta:object-count="0" meta:page-count="9" meta:paragraph-count="192" meta:word-count="3884" meta:character-count="24506" meta:non-whitespace-character-count="20749"/>
  </office:meta>
</office:document-meta>
</file>